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мелую-синицу-сфотографировали-в-химкинском-лесопарке"/>Смелую синицу сфотографировали в Химкинском лесопарке<text:bookmark-end text:name="смелую-синицу-сфотографировали-в-химкинском-лесопарке"/></text:h>
      <text:p text:style-name="First_20_paragraph">01.07.2021</text:p>
      <text:p text:style-name="Text_20_body"><text:line-break/><text:span text:style-name="T1">Фотоохотнице Евгении удалось не только покормить синичку с ладони в Химкинском лесопарке, но и сфотографировать этот момент. Снимок девушка разместила на личной страницев социальной сети Instagram.</text:span></text:p>
      <text:p text:style-name="Text_20_body">Пользователи соцсетей оценили яркий кадр — почти шестьсот отметок «Мне нравится» менее чем за неделю.</text:p>
      <text:p text:style-name="Text_20_body">Напомним, что Союз охраны птиц России для синиц и других насекомоядных рекомендует несолёное сало любых животных, нежареные семечки подсолнечника (они очень калорийны) и тыквы (в меньшей степени — семена арбуза, дыни и крошки белого хлеба). Традиционное пшено или отходы серого хлеба они не едят.</text:p>
      <text:p text:style-name="Text_20_body"><text:line-break/></text:p>
      <text:p text:style-name="Text_20_body">Адрес страницы: <text:a xlink:type="simple" xlink:href="http://khovrino.mos.ru/presscenter/news/detail/10073783.html" office:name=""><text:span text:style-name="Definition">http://khovrino.mos.ru/presscenter/news/detail/10073783.html</text:span></text:a></text:p>
      <text:p text:style-name="Text_20_body"><text:a xlink:type="simple" xlink:href="http://khovrino.mos.ru" office:name=""><text:span text:style-name="Definition">Управа района Ховр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7T01:30:48Z</meta:creation-date>
    <dc:date>2025-04-07T01:30:48Z</dc:date>
  </office:meta>
</office:document-meta>
</file>