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линской-завершилось-благоустройство-нового-детсада"/>На Клинской завершилось благоустройство нового детсада<text:bookmark-end text:name="на-клинской-завершилось-благоустройство-нового-детсада"/></text:h>
      <text:p text:style-name="First_20_paragraph">07.07.2023</text:p>
      <text:p text:style-name="Text_20_body"><text:span text:style-name="T1">Здание нового детского сада в районе Ховрино готовится ко вводу в эксплуатацию. Об этом сообщил руководитель Департамента строительства города Москвы Рафик Загрутдинов.</text:span></text:p>
      <text:p text:style-name="Text_20_body"><text:line-break/></text:p>
      <text:p text:style-name="Text_20_body">— Завершено благоустройство территории нового детского сада на Клинской улице. Здание готовится к вводу в эксплуатацию, – рассказал Рафик Загрутдинов.</text:p>
      <text:p text:style-name="Text_20_body"><text:line-break/></text:p>
      <text:p text:style-name="Text_20_body">Детский сад с бассейном возвели по адресу: Клинская улица, 29. Дошкольный корпус сможет принять 350 детей.</text:p>
      <text:p text:style-name="Text_20_body"><text:line-break/></text:p>
      <text:p text:style-name="Text_20_body">На первом этаже здания разместились группы для детей, медицинский блок, пищеблок, бассейн, служебно-бытовые и технические помещения. На втором этаже также есть группы, а еще физкультурные залы с трансформируемой перегородкой, музыкальный зал, кружковая для развивающих занятий, инвентарные, кабинеты психолога и логопеда, административное помещение. Третий этаж включает детские группы и блок административных помещений.</text:p>
      <text:p text:style-name="Text_20_body"><text:line-break/></text:p>
      <text:p text:style-name="Text_20_body">Адрес страницы: <text:a xlink:type="simple" xlink:href="http://khovrino.mos.ru/presscenter/news/detail/11701129.html" office:name=""><text:span text:style-name="Definition">http://khovrino.mos.ru/presscenter/news/detail/11701129.html</text:span></text:a></text:p>
      <text:p text:style-name="Text_20_body"><text:a xlink:type="simple" xlink:href="http://khovrino.mos.ru" office:name=""><text:span text:style-name="Definition">Управа района Ховр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07:12:47Z</meta:creation-date>
    <dc:date>2023-07-07T07:12:47Z</dc:date>
  </office:meta>
</office:document-meta>
</file>