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тер-класс-по-развитию-памяти-ждёт-детей-из-ховрина"/>Мастер-класс по развитию памяти ждёт детей из Ховрина<text:bookmark-end text:name="мастер-класс-по-развитию-памяти-ждёт-детей-из-ховрина"/></text:h>
      <text:p text:style-name="First_20_paragraph">28.04.2020</text:p>
      <text:p text:style-name="Text_20_body"><text:span text:style-name="T1">В рамках «Школы юного медиатора» ― профориентационного проекта для подростков 14+, пройдёт открытый мастер-класс «Развитие памяти и внимания». Принять онлайн-участие в нём может любой желающий, кому интересны теория и практические знания в этой области.</text:span></text:p>
      <text:p text:style-name="Text_20_body"><text:line-break/><text:span text:style-name="T2">― «Нагрузка» на память, которую испытывают подростки, запоминая массу важных вещей по учёбе, работе, в сфере личных интересов, сегодня кажется запредельной, ― говорит директор семейного центра Ирина Пономарёва. ― Но на самом деле возможности нашей памяти гораздо шире. Как эффективней использовать этот совершенный инструмент, готовы подсказать наши специалисты.</text:span></text:p>
      <text:p text:style-name="Text_20_body">Всех, кто готов к познанию себя, семейный центр САО приглашает посетить открытый онлайн мастер-класс, который пройдёт в рамках проекта «Школа юного медиатора» 30 апреля в 18.00.</text:p>
      <text:p text:style-name="Text_20_body">Для регистрации достаточно позвонить по телефону +7 (495) 485-11-81 или отправить свои контакты на почту filial.dmitrovsky@yandex.ru с пометкой «ШЮМ». Ведущая ― психолог, медиатор Саркисян Нелли.</text:p>
      <text:p text:style-name="Text_20_body"><text:line-break/></text:p>
      <text:p text:style-name="Text_20_body">Адрес страницы: <text:a xlink:type="simple" xlink:href="http://khovrino.mos.ru/presscenter/news/detail/8866646.html" office:name=""><text:span text:style-name="Definition">http://khovrino.mos.ru/presscenter/news/detail/8866646.html</text:span></text:a></text:p>
      <text:p text:style-name="Text_20_body"><text:a xlink:type="simple" xlink:href="http://khovrino.mos.ru" office:name=""><text:span text:style-name="Definition">Управа района Ховр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3T03:05:44Z</meta:creation-date>
    <dc:date>2023-08-13T03:05:44Z</dc:date>
  </office:meta>
</office:document-meta>
</file>