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</style:style>
  </office:automatic-styles>
  <office:body>
    <office:text>
      <text:h text:style-name="Heading_20_3" text:outline-level="3"><text:bookmark-start text:name="умных-перекрестков-в-ховрине-станет-больше"/>«Умных перекрестков» в Ховрине станет больше<text:bookmark-end text:name="умных-перекрестков-в-ховрине-станет-больше"/></text:h>
      <text:p text:style-name="First_20_paragraph">21.10.2020</text:p>
      <text:p text:style-name="Text_20_body"><text:span text:style-name="T1">На пересечении улиц Клинская и Фестивальная на светофорах установят кнопки системы «Умный перекрёсток».</text:span></text:p>
      <text:p text:style-name="Text_20_body">Как сообщает пресс-служба Центра организации дорожного движения (ЦОДД), система будет также установлена по следующим адресам:</text:p>
      <text:list text:style-name="L1">
        <text:list-item>
          <text:p text:style-name="P1">пересечение Фестивальная ул., 8 — Лавочкина ул., 40;</text:p>
        </text:list-item>
        <text:list-item>
          <text:p text:style-name="P1">пересечение Петрозаводская ул., 2 — Фестивальная ул., 69 — Флотская ул., 57 — Онежская ул.;</text:p>
        </text:list-item>
        <text:list-item>
          <text:p text:style-name="P1">Фестивальная ул., 16 — 53;</text:p>
        </text:list-item>
        <text:list-item>
          <text:p text:style-name="P1">пересечение Беломорская ул., 40 — Лавочкина ул., 56 — Петрозаводская ул., 23 — Дыбенко ул., 2;</text:p>
        </text:list-item>
        <text:list-item>
          <text:p text:style-name="P1">Петрозаводская ул., 19 — 30 и 7-18;</text:p>
        </text:list-item>
        <text:list-item>
          <text:p text:style-name="P1">пересечение Зеленоградская ул. -Клинский пр-д;</text:p>
        </text:list-item>
        <text:list-item>
          <text:p text:style-name="P1">Дыбенко ул., 28;</text:p>
        </text:list-item>
        <text:list-item>
          <text:p text:style-name="P1">Клинская ул., 9;</text:p>
        </text:list-item>
        <text:list-item>
          <text:p text:style-name="P1">пересечение Клинская ул. – Клинский пр-д;</text:p>
        </text:list-item>
        <text:list-item>
          <text:p text:style-name="P1">Лавочкина ул., 52, корп.2.</text:p>
        </text:list-item>
      </text:list>
      <text:p text:style-name="First_20_paragraph">В настоящее время идет подготовка к запуску системы. Строительно-монтажные работы уже выполнены.</text:p>
      <text:p text:style-name="Text_20_body">Напомним, «Умный перекресток» — новая интеллектуальная дорожная система, запущенная в 2018 году. Принцип работы системы прост: датчики распознают появление автобусов, трамваев, электробусов, собирают данные о загруженности транспортного потока и передают всю информацию адаптивному светофору. «Умный» светофор быстрее включает зеленый свет для приоритетного проезда городского общественного транспорта.</text:p>
      <text:p text:style-name="Text_20_body">Как отмечают в ЦОДД, для автомобилистов такая схема тоже удобна, ведь зеленый свет позволяет и им проехать быстрее, уступая дорогу только общественному транспорту.</text:p>
      <text:p text:style-name="Text_20_body"><text:line-break/><text:line-break/></text:p>
      <text:p text:style-name="Text_20_body"><text:line-break/></text:p>
      <text:p text:style-name="Text_20_body">Адрес страницы: <text:a xlink:type="simple" xlink:href="http://khovrino.mos.ru/presscenter/news/detail/9346236.html" office:name=""><text:span text:style-name="Definition">http://khovrino.mos.ru/presscenter/news/detail/9346236.html</text:span></text:a></text:p>
      <text:p text:style-name="Text_20_body"><text:a xlink:type="simple" xlink:href="http://khovrino.mos.ru" office:name=""><text:span text:style-name="Definition">Управа района Ховр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6T12:17:31Z</meta:creation-date>
    <dc:date>2023-07-16T12:17:31Z</dc:date>
  </office:meta>
</office:document-meta>
</file>