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северо-восточной-хорде-произошла-авария"/>На Северо-Восточной хорде произошла авария<text:bookmark-end text:name="на-северо-восточной-хорде-произошла-авария"/></text:h>
      <text:p text:style-name="First_20_paragraph">25.02.2021</text:p>
      <text:p text:style-name="Text_20_body"><text:span text:style-name="T1">Дорожно-транспортное происшествия с участием трех автомобилей произошло вблизи дома 45 по Зеленоградской улице. Об этом сообщает пресс-служба УВД по САО.</text:span><text:line-break/>«Водитель, управляя транспортным средством марки Skoda, следовал по СВХ от МКАД в сторону Талдомской улицы, вблизи дома 45 Зеленоградской. Водитель не справился с управлением и его занесло, в результате чего произошло столкновение с автомобилями марок Nissan и Mitsubishi, которые следовали в попутном направлении», — говорится в сообщении.<text:line-break/>В результате ДТП пострадала пассажирка Nissan. Женщина 1966 года рождения госпитализирована в клиническую больницу с предварительным диагнозом — закрытый перелом правого предплечья.</text:p>
      <text:p text:style-name="Text_20_body"><text:line-break/></text:p>
      <text:p text:style-name="Text_20_body">Адрес страницы: <text:a xlink:type="simple" xlink:href="http://khovrino.mos.ru/presscenter/news/detail/9741153.html" office:name=""><text:span text:style-name="Definition">http://khovrino.mos.ru/presscenter/news/detail/9741153.html</text:span></text:a></text:p>
      <text:p text:style-name="Text_20_body"><text:a xlink:type="simple" xlink:href="http://khovrino.mos.ru" office:name=""><text:span text:style-name="Definition">Управа района Ховр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10:47:20Z</meta:creation-date>
    <dc:date>2023-08-16T10:47:20Z</dc:date>
  </office:meta>
</office:document-meta>
</file>